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_type"/><text:bookmark-start text:name="__RefHeading___weights_type_1"/><text:bookmark-start text:name="weights_type"/>Weights Type<text:bookmark-end text:name="__RefHeading___weights_type_1"/><text:bookmark-end text:name="weights_type"/></text:h>
      <text:p text:style-name="Text_20_body">A Weights value stores Weights of Evidence data, used in calibration and simulation. What it holds depends on where it sits in the calibration pipeline: it can represent either a set of pre-defined ranges (intervals) for continuous variables, or a set of computed coefficients for those ranges once calibrated.</text:p>
      <text:p text:style-name="Text_20_body"><text:a xlink:type="simple" xlink:href="https://dinamicaego.com/dokuwiki/doku.php?id=determine_weights_of_evidence_ranges" text:style-name="Internet_20_link" text:visited-style-name="Visited_20_Internet_20_Link">Determine Weights Of Evidence Ranges</text:a> takes a <text:a xlink:type="simple" xlink:href="https://dinamicaego.com/dokuwiki/doku.php?id=weights_of_evidence_skeleton_type" text:style-name="Internet_20_link" text:visited-style-name="Visited_20_Internet_20_Link">Weights Of Evidence Skeleton</text:a> — which variables to use, and how to discretize them — along with a pair of calibration maps, and produces a Weights value holding the resulting ranges. That Weights value then becomes the <text:span text:style-name="Source_20_Text">ranges</text:span> input to <text:a xlink:type="simple" xlink:href="https://dinamicaego.com/dokuwiki/doku.php?id=determine_weights_of_evidence_coefficients" text:style-name="Internet_20_link" text:visited-style-name="Visited_20_Internet_20_Link">Determine Weights Of Evidence Coefficients</text:a>, <text:a xlink:type="simple" xlink:href="https://dinamicaego.com/dokuwiki/doku.php?id=determine_weights_of_evidence_continuous_occurrences" text:style-name="Internet_20_link" text:visited-style-name="Visited_20_Internet_20_Link">Determine Weights Of Evidence Continuous Occurrences</text:a>, and <text:a xlink:type="simple" xlink:href="https://dinamicaego.com/dokuwiki/doku.php?id=determine_weights_of_evidence_correlation" text:style-name="Internet_20_link" text:visited-style-name="Visited_20_Internet_20_Link">Determine Weights Of Evidence Correlation</text:a>, each producing its own Weights output — coefficients, for the first two — from it. <text:a xlink:type="simple" xlink:href="https://dinamicaego.com/dokuwiki/doku.php?id=calc_w._of_e._probability_map" text:style-name="Internet_20_link" text:visited-style-name="Visited_20_Internet_20_Link">Calc W. Of E. Probability Map</text:a> is the ultimate consumer, using a Weights value of coefficients to compute a spatial probability map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Weights Type has no editor. A value can only be obtained by loading one from a file with <text:a xlink:type="simple" xlink:href="https://dinamicaego.com/dokuwiki/doku.php?id=load_weights" text:style-name="Internet_20_link" text:visited-style-name="Visited_20_Internet_20_Link">Load Weights</text:a>, or by connecting the output of one of the calibration functors above —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Weights Type has no literal constant syntax in <text:a xlink:type="simple" xlink:href="https://dinamicaego.com/dokuwiki/doku.php?id=ego_script" text:style-name="Internet_20_link" text:visited-style-name="Visited_20_Internet_20_Link">EGO Script</text:a> — see <text:a xlink:type="simple" xlink:href="https://dinamicaego.com/dokuwiki/doku.php?id=ego_script#constants" text:style-name="Internet_20_link" text:visited-style-name="Visited_20_Internet_20_Link">Constants</text:a>. Weights values are usually read from an external file using <text:a xlink:type="simple" xlink:href="https://dinamicaego.com/dokuwiki/doku.php?id=load_weights" text:style-name="Internet_20_link" text:visited-style-name="Visited_20_Internet_20_Link">Load Weights</text:a> and written using <text:a xlink:type="simple" xlink:href="https://dinamicaego.com/dokuwiki/doku.php?id=save_weights" text:style-name="Internet_20_link" text:visited-style-name="Visited_20_Internet_20_Link">Save Weights</text:a>, or produced directly by a calibration functor:</text:p>
      <text:p text:style-name="Preformatted_20_Text">{ woeCoefficients = weights, woeReport = report } := DetermineWeightsOfEvidenceCoefficients initialLandscape finalLandscape ranges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dinamicaego.com/dokuwiki/doku.php?id=table_type" text:style-name="Internet_20_link" text:visited-style-name="Visited_20_Internet_20_Link">Table Type</text:a>. Two column layouts are accepted: <text:span text:style-name="Source_20_Text">From*</text:span> (Real), <text:span text:style-name="Source_20_Text">To*</text:span> (Real), <text:span text:style-name="Source_20_Text">Variable*</text:span> (String), <text:span text:style-name="Source_20_Text">Range_Lower_Limit*</text:span> (Real), <text:span text:style-name="Source_20_Text">Range_Upper_Limit*</text:span> (Real), <text:span text:style-name="Source_20_Text">Weight</text:span> (Real); or the same without <text:span text:style-name="Source_20_Text">Range_Upper_Limit</text:span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dinamicaego.com/dokuwiki/doku.php?id=table_type" text:style-name="Internet_20_link" text:visited-style-name="Visited_20_Internet_20_Link">Table Type</text:a>, using the six-column layout above.</text:p>
        </text:list-item>
      </text:list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_type</dc:title>
  </office:meta>
</office:document-meta>
</file>