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740"/><text:bookmark-start text:name="__RefHeading___welcome_to_dinamica_ego_7_1"/><text:bookmark-start text:name="welcome_to_dinamica_ego_7"/>Welcome to Dinamica EGO 7<text:bookmark-end text:name="__RefHeading___welcome_to_dinamica_ego_7_1"/><text:bookmark-end text:name="welcome_to_dinamica_ego_7"/></text:h>
      <text:p text:style-name="Text_20_body">Congratulations! You have successfully installed Dinamica EGO 7.4.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dinamicaego.com/dokuwiki/doku.php?id=what_is_new_7_4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dinamicaego.com/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dinamicaego.com/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dinamicaego.com/dokuwiki/doku.php?id=plugins_7"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740</dc:title>
  </office:meta>
</office:document-meta>
</file>