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8_13_0"/><text:bookmark-start text:name="__RefHeading___dinamica_ego_version_8.13.0_1"/><text:bookmark-start text:name="dinamica_ego_version_8.13.0"/>Dinamica EGO — version 8.13.0<text:bookmark-end text:name="__RefHeading___dinamica_ego_version_8.13.0_1"/><text:bookmark-end text:name="dinamica_ego_version_8.13.0"/></text:h>
      <text:p text:style-name="Text_20_body">Changes compared to version <text:a xlink:type="simple" xlink:href="https://dinamicaego.com/dokuwiki/doku.php?id=what_is_new_8_12_0" text:style-name="Internet_20_link" text:visited-style-name="Visited_20_Internet_20_Link">8.12.0</text:a>:</text:p>
      <text:h text:style-name="Heading_20_2" text:outline-level="2"><text:bookmark-start text:name="__RefHeading___elevation_graph_refinements_2"/><text:bookmark-start text:name="elevation_graph_refinements"/>1. Elevation Graph refinements<text:bookmark-end text:name="__RefHeading___elevation_graph_refinements_2"/><text:bookmark-end text:name="elevation_graph_refinements"/></text:h>
      <text:p text:style-name="Text_20_body">Continuing the work introduced in <text:a xlink:type="simple" xlink:href="https://dinamicaego.com/dokuwiki/doku.php?id=what_is_new_8_12_0" text:style-name="Internet_20_link" text:visited-style-name="Visited_20_Internet_20_Link">8.12.0</text:a>, the Elevation Graph type and its functors received several follow-up improvements and fixes.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inamicaego.com/dokuwiki/doku.php?id=get_elevation_graph_common_paths_summaries" text:style-name="Internet_20_link" text:visited-style-name="Visited_20_Internet_20_Link">Get Elevation Graph Common Paths Summaries</text:a></text:span> — the input port <text:span text:style-name="Source_20_Text">pseudoTopPairsForCommonPaths</text:span> was changed from a Lookup Table to a Base Table, allowing more than one pair of ids that mention the same id to be passed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Performance</text:span> — algorithms that operate on elevation graphs were optimised to avoid an unnecessary data copy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Fixed: cancellation bug</text:span> — fixed a potential bug when canceling the execution of elevation graph functors after exceeding the maximum number of nodes that can be inspected.</text:p>
        </text:list-item>
      </text:list>
      <text:list text:style-name="List_20_1" text:continue-numbering="false">
        <text:list-item>
          <text:p text:style-name="LastListParagraph_List_20_1_Content_First"> Fixed a parsing error in some of the elevation graph test scripts.</text:p>
        </text:list-item>
      </text:list>
      <text:list text:style-name="List_20_1" text:continue-numbering="false">
        <text:list-item>
          <text:p text:style-name="LastListParagraph_List_20_1_Content_First"> Fixed a typo in the documentation of the elevation graph utility functions.</text:p>
        </text:list-item>
      </text:list>
      <text:list text:style-name="List_20_1" text:continue-numbering="false">
        <text:list-item>
          <text:p text:style-name="LastListParagraph_List_20_1_Content_First"> Fixed the output port descriptions of <text:span text:style-name="Strong_20_Emphasis"><text:a xlink:type="simple" xlink:href="https://dinamicaego.com/dokuwiki/doku.php?id=find_elevation_graph_bases" text:style-name="Internet_20_link" text:visited-style-name="Visited_20_Internet_20_Link">Find Elevation Graph Bases</text:a></text:span>, <text:span text:style-name="Strong_20_Emphasis"><text:a xlink:type="simple" xlink:href="https://dinamicaego.com/dokuwiki/doku.php?id=find_elevation_graph_paths" text:style-name="Internet_20_link" text:visited-style-name="Visited_20_Internet_20_Link">Find Elevation Graph Paths</text:a></text:span>, and <text:span text:style-name="Strong_20_Emphasis"><text:a xlink:type="simple" xlink:href="https://dinamicaego.com/dokuwiki/doku.php?id=get_elevation_graph_tops_and_bases" text:style-name="Internet_20_link" text:visited-style-name="Visited_20_Internet_20_Link">Get Elevation Graph Tops And Bases</text:a></text:span>, which were reporting the wrong table format.</text:p>
        </text:list-item>
      </text:list>
      <text:p text:style-name="Horizontal_20_Line"/>
      <text:h text:style-name="Heading_20_2" text:outline-level="2"><text:bookmark-start text:name="__RefHeading___assign_map_categories_automatic_category_generation_3"/><text:bookmark-start text:name="assign_map_categories_automatic_category_generation"/>2. Assign Map Categories — automatic category generation<text:bookmark-end text:name="__RefHeading___assign_map_categories_automatic_category_generation_3"/><text:bookmark-end text:name="assign_map_categories_automatic_category_generation"/></text:h>
      <text:list text:style-name="List_20_1" text:continue-numbering="false">
        <text:list-item>
          <text:p text:style-name="LastListParagraph_List_20_1_Content_First"> <text:a xlink:type="simple" xlink:href="https://dinamicaego.com/dokuwiki/doku.php?id=assign_map_categories" text:style-name="Internet_20_link" text:visited-style-name="Visited_20_Internet_20_Link">Assign Map Categories</text:a> can now automatically build the map categorization from the image values, while still preserving any existing stored categories. The input categories port is now optional.</text:p>
        </text:list-item>
      </text:list>
      <text:p text:style-name="Horizontal_20_Line"/>
      <text:h text:style-name="Heading_20_2" text:outline-level="2"><text:bookmark-start text:name="__RefHeading___search_improvements_4"/><text:bookmark-start text:name="search_improvements"/>3. Search improvements<text:bookmark-end text:name="__RefHeading___search_improvements_4"/><text:bookmark-end text:name="search_improvements"/></text:h>
      <text:list text:style-name="List_20_1" text:continue-numbering="false">
        <text:list-item>
          <text:p text:style-name="LastListParagraph_List_20_1_Content_First"> <text:span text:style-name="Strong_20_Emphasis">Negated search patterns</text:span> — prefixing a search term with the <text:span text:style-name="Source_20_Text">!</text:span> character now excludes matching results. This was already supported by the Functor Library, Explorer Panel, Issue Panel, and Submodel Manager since <text:a xlink:type="simple" xlink:href="https://dinamicaego.com/dokuwiki/doku.php?id=what_is_new_8_12_0" text:style-name="Internet_20_link" text:visited-style-name="Visited_20_Internet_20_Link">8.12.0</text:a>, and is now also supported by the search fields of the projection editor.</text:p>
        </text:list-item>
      </text:list>
      <text:p text:style-name="Horizontal_20_Line"/>
      <text:h text:style-name="Heading_20_2" text:outline-level="2"><text:bookmark-start text:name="__RefHeading___calculate_functor_family_and_compiled_expressions_5"/><text:bookmark-start text:name="calculate_functor_family_and_compiled_expressions"/>4. Calculate functor family and compiled expressions<text:bookmark-end text:name="__RefHeading___calculate_functor_family_and_compiled_expressions_5"/><text:bookmark-end text:name="calculate_functor_family_and_compiled_expressions"/></text:h>
      <text:list text:style-name="List_20_1" text:continue-numbering="false">
        <text:list-item>
          <text:p text:style-name="LastListParagraph_List_20_1_Content_First"> <text:span text:style-name="Strong_20_Emphasis">Port rename</text:span> — the input port <text:span text:style-name="Source_20_Text">resultFormat</text:span>, shared by the <text:a xlink:type="simple" xlink:href="https://dinamicaego.com/dokuwiki/doku.php?id=calculate_map" text:style-name="Internet_20_link" text:visited-style-name="Visited_20_Internet_20_Link">Calculate Map</text:a> / <text:a xlink:type="simple" xlink:href="https://dinamicaego.com/dokuwiki/doku.php?id=calculate_categorical_map" text:style-name="Internet_20_link" text:visited-style-name="Visited_20_Internet_20_Link">Calculate Categorical Map</text:a> functor family, was renamed to <text:span text:style-name="Source_20_Text">mapFormat</text:span>. The previous name is kept as a legacy alias so existing scripts continue to load correctly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Fixed: assertion on string columns</text:span> — fixed a problem where compiled expressions would throw an assertion when a string column was used in a value expressio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Fixed: compilation warning</text:span> — fixed a compiler warning about not all possible paths returning a value when running a compiled expressio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ode Type</text:span> — the default parsing behaviour of the Code Type (used to store the R/Python code embedded in Calculate-family scripts) was changed so that it can now also be parsed from a raw string.</text:p>
        </text:list-item>
      </text:list>
      <text:p text:style-name="Horizontal_20_Line"/>
      <text:h text:style-name="Heading_20_2" text:outline-level="2"><text:bookmark-start text:name="__RefHeading___python_integration_calculatepythonexpression_6"/><text:bookmark-start text:name="python_integration_calculatepythonexpression"/>5. Python integration (CalculatePythonExpression)<text:bookmark-end text:name="__RefHeading___python_integration_calculatepythonexpression_6"/><text:bookmark-end text:name="python_integration_calculatepythonexpression"/></text:h>
      <text:list text:style-name="List_20_1" text:continue-numbering="false">
        <text:list-item>
          <text:p text:style-name="LastListParagraph_List_20_1_Content_First"> A separate Python interpreter is now used for each execution, and the internal <text:span text:style-name="Source_20_Text">pip install</text:span> step now relies on native OS file locking instead of an internal mechanism, improving reliability under concurrent execution.</text:p>
        </text:list-item>
      </text:list>
      <text:list text:style-name="List_20_1" text:continue-numbering="false">
        <text:list-item>
          <text:p text:style-name="LastListParagraph_List_20_1_Content_First"> A test case covering concurrent Python dispatch was added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Number Map support removed</text:span> — <text:a xlink:type="simple" xlink:href="https://dinamicaego.com/dokuwiki/doku.php?id=calculate_python_expression" text:style-name="Internet_20_link" text:visited-style-name="Visited_20_Internet_20_Link">Calculate Python Expression</text:a> no longer accepts a Number Map input; the corresponding option was also removed from the functor's context menu in the GUI.</text:p>
        </text:list-item>
      </text:list>
      <text:p text:style-name="Horizontal_20_Line"/>
      <text:h text:style-name="Heading_20_2" text:outline-level="2"><text:bookmark-start text:name="__RefHeading___functor_grouping_and_introspection_7"/><text:bookmark-start text:name="functor_grouping_and_introspection"/>6. Functor grouping and introspection<text:bookmark-end text:name="__RefHeading___functor_grouping_and_introspection_7"/><text:bookmark-end text:name="functor_grouping_and_introspection"/></text:h>
      <text:h text:style-name="Heading_20_3" text:outline-level="3"><text:bookmark-start text:name="__RefHeading___carrier_functors_8"/><text:bookmark-start text:name="carrier_functors"/>Carrier functors<text:bookmark-end text:name="__RefHeading___carrier_functors_8"/><text:bookmark-end text:name="carrier_functors"/></text:h>
      <text:list text:style-name="List_20_1" text:continue-numbering="false">
        <text:list-item>
          <text:p text:style-name="LastListParagraph_List_20_1_Content_First"> Carrier functors were moved to a dedicated group in the functor library; legacy registrations were kept for backward compatibility.</text:p>
        </text:list-item>
      </text:list>
      <text:h text:style-name="Heading_20_3" text:outline-level="3"><text:bookmark-start text:name="__RefHeading___functor_factory_dump_9"/><text:bookmark-start text:name="functor_factory_dump"/>Functor factory dump<text:bookmark-end text:name="__RefHeading___functor_factory_dump_9"/><text:bookmark-end text:name="functor_factory_dump"/></text:h>
      <text:p text:style-name="Text_20_body">The diagnostic information dumped by the functor factory was extended:</text:p>
      <text:list text:style-name="List_20_1" text:continue-numbering="false">
        <text:list-item>
          <text:p text:style-name="LastListParagraph_List_20_1_Content_First"> Input port information now also reports the additional and nullable groups a port belongs to.</text:p>
        </text:list-item>
      </text:list>
      <text:list text:style-name="List_20_1" text:continue-numbering="false">
        <text:list-item>
          <text:p text:style-name="LastListParagraph_List_20_1_Content_First"> Containers are now distinguished from regular functors, and their internal input and output ports are printed as well.</text:p>
        </text:list-item>
      </text:list>
      <text:list text:style-name="List_20_1" text:continue-numbering="false">
        <text:list-item>
          <text:p text:style-name="LastListParagraph_List_20_1_Content_First"> Output port information now reports whether a port is auto-bound.</text:p>
        </text:list-item>
      </text:list>
      <text:p text:style-name="Horizontal_20_Line"/>
      <text:h text:style-name="Heading_20_2" text:outline-level="2"><text:bookmark-start text:name="__RefHeading___explorer_panel_10"/><text:bookmark-start text:name="explorer_panel"/>7. Explorer panel<text:bookmark-end text:name="__RefHeading___explorer_panel_10"/><text:bookmark-end text:name="explorer_panel"/></text:h>
      <text:list text:style-name="List_20_1" text:continue-numbering="false">
        <text:list-item>
          <text:p text:style-name="LastListParagraph_List_20_1_Content_First"> Added distinct icons to the Explorer panel to differentiate functors that export input and output ports to submodels, and applied the same visual distinction to ports exported to the Wizard.</text:p>
        </text:list-item>
      </text:list>
      <text:p text:style-name="Horizontal_20_Line"/>
      <text:h text:style-name="Heading_20_2" text:outline-level="2"><text:bookmark-start text:name="__RefHeading___script_writing_ego_script_format_11"/><text:bookmark-start text:name="script_writing_ego_script_format"/>8. Script writing (EGO script format)<text:bookmark-end text:name="__RefHeading___script_writing_ego_script_format_11"/><text:bookmark-end text:name="script_writing_ego_script_format"/></text:h>
      <text:list text:style-name="List_20_1" text:continue-numbering="false">
        <text:list-item>
          <text:p text:style-name="LastListParagraph_List_20_1_Content_First"> When saving a script in EGO format, an output that is bound only to a container's internal input port is now written using a placeholder variable name instead of a real one, avoiding the generation of unnecessary named variables.</text:p>
        </text:list-item>
      </text:list>
      <text:p text:style-name="Horizontal_20_Line"/>
      <text:h text:style-name="Heading_20_2" text:outline-level="2"><text:bookmark-start text:name="__RefHeading___bug_fixes_and_minor_improvements_12"/><text:bookmark-start text:name="bug_fixes_and_minor_improvements"/>9. Bug fixes and minor improvements<text:bookmark-end text:name="__RefHeading___bug_fixes_and_minor_improvements_12"/><text:bookmark-end text:name="bug_fixes_and_minor_improvements"/></text:h>
      <text:list text:style-name="List_20_1" text:continue-numbering="false">
        <text:list-item>
          <text:p text:style-name="LastListParagraph_List_20_1_Content_First"> <text:span text:style-name="Strong_20_Emphasis">SkipAllOnError / SkipOnError</text:span> — fixed a typo in the output port name (<text:span text:style-name="Source_20_Text">executionCompletedSucessfully</text:span> → <text:span text:style-name="Source_20_Text">executionCompletedSuccessfully</text:span>); the previous name is kept as a legacy alia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Lossless conversions</text:span> — fixed a bug where converting a <text:span text:style-name="Source_20_Text">LogTag</text:span> or a <text:span text:style-name="Source_20_Text">CellType</text:span> to a <text:span text:style-name="Source_20_Text">PositiveIntegerValue</text:span> was incorrectly flagged as lossless, even though the conversion can fail when the value is 0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FilesystemHelper</text:span> — fixed an initialization bug that caused a circular dependency; assertions were added so that an invalid initialization state is caught early instead of failing silently.</text:p>
        </text:list-item>
      </text:list>
      <text:list text:style-name="List_20_1" text:continue-numbering="false">
        <text:list-item>
          <text:p text:style-name="LastListParagraph_List_20_1_Content_First"> Fixed the documentation of the command-line tools related to the log subsystems, to include the updated value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Options dialog</text:span> — fixed a small error in the tooltip for the option that controls the abbreviated syntax used by the Calculate family of functors.</text:p>
        </text:list-item>
      </text:list>
      <text:list text:style-name="List_20_1" text:continue-numbering="false">
        <text:list-item>
          <text:p text:style-name="LastListParagraph_List_20_1_Content_First"> Fixed a bug that could trigger an assertion under a valid use case when resolving a functor's container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Save dialog</text:span> — when changing the file type in a save dialog, an extension is no longer added to an empty file name.</text:p>
        </text:list-item>
      </text:list>
      <text:list text:style-name="List_20_1" text:continue-numbering="false">
        <text:list-item>
          <text:p text:style-name="LastListParagraph_List_20_1_Content_First"> Improved the input port descriptions of <text:a xlink:type="simple" xlink:href="https://dinamicaego.com/dokuwiki/doku.php?id=remove_table_column" text:style-name="Internet_20_link" text:visited-style-name="Visited_20_Internet_20_Link">Remove Table Column</text:a> and <text:a xlink:type="simple" xlink:href="https://dinamicaego.com/dokuwiki/doku.php?id=extract_lookup_table_attributes" text:style-name="Internet_20_link" text:visited-style-name="Visited_20_Internet_20_Link">Extract Lookup Table Attributes</text:a>.</text:p>
        </text:list-item>
      </text:list>
      <text:list text:style-name="List_20_1" text:continue-numbering="false">
        <text:list-item>
          <text:p text:style-name="LastListParagraph_List_20_1_Content_First"> Code cleanup: avoided a brace-init overload ambiguity in the functor factory by accepting <text:span text:style-name="Source_20_Text">std::initializer_list</text:span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alcHilltop</text:span> — the functor is now deprecated.</text:p>
        </text:list-item>
      </text:list>
      <text:list text:style-name="List_20_1" text:continue-numbering="false">
        <text:list-item>
          <text:p text:style-name="LastListParagraph_List_20_1_Content_First"> Fixed a bug where the execution of a container could still create individual tasks for its internal functors even when the container's local granularity was set to 1.</text:p>
        </text:list-item>
      </text:list>
      <text:list text:style-name="List_20_1" text:continue-numbering="false">
        <text:list-item>
          <text:p text:style-name="LastListParagraph_List_20_1_Content_First"> Updated the documentation of the functors in the Coupling, Simulation, Region, Calibration, Validation, Table, Image, and Prim plugins to be consistent with their implementation.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8_13_0</dc:title>
  </office:meta>
</office:document-meta>
</file>