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0c66ff2a7fe04f758a16e1c29b9f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_tests"/><text:bookmark-start text:name="__RefHeading___teste_do_wiki_1"/><text:bookmark-start text:name="teste_do_wiki"/>Teste do Wiki<text:bookmark-end text:name="__RefHeading___teste_do_wiki_1"/><text:bookmark-end text:name="teste_do_wiki"/></text:h>
      <text:p text:style-name="Text_20_body">~~DISCUSSION:closed~~</text:p>
      <text:h text:style-name="Heading_20_3" text:outline-level="3"><text:bookmark-start text:name="__RefHeading___tables_2"/><text:bookmark-start text:name="tables"/>Tables<text:bookmark-end text:name="__RefHeading___tables_2"/><text:bookmark-end text:name="tables"/></text:h>
      <text:p text:style-name="Text_20_body">DokuWiki supports a simple syntax to create tabl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>
            <text:p text:style-name="tablealignleft"> Row 1 Col 2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 table:number-columns-spanned="2">
            <text:p text:style-name="tablealignleft"> some colspan (note the double pipe) </text:p>
          </table:table-cell>
          <table:covered-table-cell/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3 Col 2     </text:p>
          </table:table-cell>
          <table:table-cell office:value-type="string" table:style-name="tablecell">
            <text:p text:style-name="tablealignleft"> Row 3 Col 3        </text:p>
          </table:table-cell>
        </table:table-row>
      </table:table>
      <text:p text:style-name="Text_20_body">Table rows have to start and end with a <text:span text:style-name="Source_20_Text">|</text:span> for normal rows or a <text:span text:style-name="Source_20_Text">^</text:span> for headers.</text:p>
      <text:p text:style-name="Preformatted_20_Text">^ Heading 1<text:s text:c="6"/>^ Heading 2<text:s text:c="7"/>^ Heading 3<text:s text:c="10"/>^<text:line-break/>| Row 1 Col 1<text:s text:c="4"/>| Row 1 Col 2<text:s text:c="5"/>| Row 1 Col 3<text:s text:c="8"/>|<text:line-break/>| Row 2 Col 1<text:s text:c="4"/>| some colspan (note the double pipe) ||<text:line-break/>| Row 3 Col 1<text:s text:c="4"/>| Row 3 Col 2<text:s text:c="5"/>| Row 3 Col 3<text:s text:c="8"/>|</text:p>
      <text:p text:style-name="Text_20_body">To connect cells horizontally, just make the next cell completely empty as shown above. Be sure to have always the same amount of cell separators!</text:p>
      <text:p text:style-name="Text_20_body">Vertical tableheaders are possible, too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Heading 1            </text:p>
          </table:table-cell>
          <table:table-cell office:value-type="string" table:style-name="tableheader">
            <text:p text:style-name="Table_20_Heading"> Heading 2          </text:p>
          </table:table-cell>
        </table:table-row>
        <table:table-row>
          <table:table-cell office:value-type="string" table:style-name="tableheader">
            <text:p text:style-name="Table_20_Heading"> Heading 3    </text:p>
          </table:table-cell>
          <table:table-cell office:value-type="string" table:style-name="tablecell">
            <text:p text:style-name="tablealignleft"> Row 1 Col 2     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header">
            <text:p text:style-name="Table_20_Heading"> Heading 4    </text:p>
          </table:table-cell>
          <table:table-cell office:value-type="string" table:style-name="tablecell">
            <text:p text:style-name="tablealignleft"> no colspan this tim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eading 5    </text:p>
          </table:table-cell>
          <table:table-cell office:value-type="string" table:style-name="tablecell">
            <text:p text:style-name="tablealignleft"> Row 2 Col 2      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s you can see, it's the cell separator before a cell which decides about the formatting:</text:p>
      <text:p text:style-name="Preformatted_20_Text">|<text:s text:c="14"/>^ Heading 1<text:s text:c="12"/>^ Heading 2<text:s text:c="10"/>^<text:line-break/>^ Heading 3<text:s text:c="4"/>| Row 1 Col 2<text:s text:c="10"/>| Row 1 Col 3<text:s text:c="8"/>|<text:line-break/>^ Heading 4<text:s text:c="4"/>| no colspan this time |<text:s text:c="20"/>|<text:line-break/>^ Heading 5<text:s text:c="4"/>| Row 2 Col 2<text:s text:c="10"/>| Row 2 Col 3<text:s text:c="8"/>|</text:p>
      <text:p text:style-name="Text_20_body">You can have rowspans (vertically connected cells) by adding <text:span text:style-name="Source_20_Text">:::</text:span> into the cells below the one to which they should connec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    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 table:number-rows-spanned="3">
            <text:p text:style-name="tablealignleft"> this cell spans vertically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part from the rowspan syntax those cells should not contain anything else.</text:p>
      <text:p text:style-name="Preformatted_20_Text">^ Heading 1<text:s text:c="6"/>^ Heading 2<text:s text:c="18"/>^ Heading 3<text:s text:c="10"/>^<text:line-break/>| Row 1 Col 1<text:s text:c="4"/>| this cell spans vertically | Row 1 Col 3<text:s text:c="8"/>|<text:line-break/>| Row 2 Col 1<text:s text:c="4"/>| :::<text:s text:c="24"/>| Row 2 Col 3<text:s text:c="8"/>|<text:line-break/>| Row 3 Col 1<text:s text:c="4"/>| :::<text:s text:c="24"/>| Row 2 Col 3<text:s text:c="8"/>|</text:p>
      <text:p text:style-name="Text_20_body">You can align the table contents, too. Just add at least two whitespaces at the opposite end of your text: Add two spaces on the left to align right, two spaces on the right to align left and two spaces at least at both ends for centered tex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Table with alignment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  <table:table-cell office:value-type="string" table:style-name="tablecell">
            <text:p text:style-name="tablealignleft">left          </text:p>
          </table:table-cell>
        </table:table-row>
        <table:table-row>
          <table:table-cell office:value-type="string" table:style-name="tablecell">
            <text:p text:style-name="tablealignleft">left          </text:p>
          </table:table-cell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This is how it looks in the source:</text:p>
      <text:p text:style-name="Preformatted_20_Text">^<text:s text:c="11"/>Table with alignment<text:s text:c="11"/>^^^<text:line-break/>|<text:s text:c="9"/>right|<text:s text:c="4"/>center<text:s text:c="4"/>|left<text:s text:c="10"/>|<text:line-break/>|left<text:s text:c="10"/>|<text:s text:c="9"/>right|<text:s text:c="4"/>center<text:s text:c="4"/>|<text:line-break/>| xxxxxxxxxxxx | xxxxxxxxxxxx | xxxxxxxxxxxx |</text:p>
      <text:p text:style-name="Text_20_body">Note: Vertical alignment is not supported.</text:p>
      <text:p text:style-name="Text_20_body">This is the Dinamica EGO Console Launcher</text:p>
      <text:p text:style-name="Text_20_body"><text:span text:style-name="Strong_20_Emphasis">console lancher do Dinamica</text:span><text:a xlink:type="simple" xlink:href="http://www.csr.ufmg.br" text:style-name="Internet_20_link" text:visited-style-name="Visited_20_Internet_20_Link">http://www.csr.ufmg.br</text:a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<draw:frame draw:style-name="media" draw:name="0" text:anchor-type="as-char" draw:z-index="0" svg:width="" svg:rel-width="100%" svg:height="0cm"><draw:image xlink:href="/var/lib/dokuwiki/data/media/dinamica.jpg" xlink:type="simple" xlink:show="embed" xlink:actuate="onLoad"/></draw:frame></text:p>
      <text:p text:style-name="Text_20_body"><text:a xlink:type="simple" xlink:href="https://dinamicaego.com/dokuwiki/doku.php?id=dev:source_code" text:style-name="Internet_20_link" text:visited-style-name="Visited_20_Internet_20_Link">Obtenção do Código Fonte</text:a></text:p>
      <text:p text:style-name="Text_20_body"><draw:frame draw:style-name="mediacenter" draw:name="1" text:anchor-type="paragraph" draw:z-index="1" svg:width="13.229166666667cm" svg:height="7.9375cm"><draw:image xlink:href="Pictures/980c66ff2a7fe04f758a16e1c29b9f6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_tests</dc:title>
  </office:meta>
</office:document-meta>
</file>