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9384b50859f9a4cf90b6650b1b146.png"/>
  <manifest:file-entry manifest:media-type="image/gif" manifest:full-path="Pictures/385e83cc701e4373247d9015181c455f.gif"/>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2b90bda2ec07407a6dd1cb6a421acd07.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697a857ea97ecf5e559168bd50ccfbff.png"/>
  <manifest:file-entry manifest:media-type="image/png" manifest:full-path="Pictures/be3b6b6262ca945c10196419f6a5ebb7.png"/>
  <manifest:file-entry manifest:media-type="image/png" manifest:full-path="Pictures/3d10552f1d304203742105227f41cd7e.png"/>
  <manifest:file-entry manifest:media-type="image/png" manifest:full-path="Pictures/1a1c22a1aa63d38444ef5cf97607539a.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96ee9e82f09ce789f14be98c78891d0c.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1.3229166666667cm"><draw:image xlink:href="Pictures/62b9384b50859f9a4cf90b6650b1b146.png" xlink:type="simple" xlink:show="embed" xlink:actuate="onLoad"/></draw:frame></text:p>
      <text:h text:style-name="Heading_20_1" text:outline-level="1"><text:bookmark text:name="wizard"/><text:bookmark-start text:name="__RefHeading___wizards_1"/><text:bookmark-start text:name="wizards"/>Wizards<text:bookmark-end text:name="__RefHeading___wizards_1"/><text:bookmark-end text:name="wizards"/></text:h>
      <text:p text:style-name="Text_20_body"><draw:frame draw:style-name="media" draw:name="1" text:anchor-type="as-char" draw:z-index="1" svg:width="0.396875cm" svg:height="0.396875cm"><draw:image xlink:href="Pictures/385e83cc701e4373247d9015181c455f.gif" xlink:type="simple" xlink:show="embed" xlink:actuate="onLoad"/></draw:frame> The wizard editor is available in Dinamica EGO since version 1.8. However, this tutorial refers to the version currently available in Dinamica EGO 2.0 and later. See Youtube videos below for current layout and procedures.</text:p>
      <text:h text:style-name="Heading_20_2" text:outline-level="2"><text:bookmark-start text:name="__RefHeading___what_is_2"/><text:bookmark-start text:name="what_is"/>What is<text:bookmark-end text:name="__RefHeading___what_is_2"/><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2"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3"/><text:bookmark-start text:name="the_tool"/>The Tool<text:bookmark-end text:name="__RefHeading___the_tool_3"/><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4"/><text:bookmark-start text:name="examples"/>Examples<text:bookmark-end text:name="__RefHeading___examples_4"/><text:bookmark-end text:name="examples"/></text:h>
      <text:h text:style-name="Heading_20_3" text:outline-level="3"><text:bookmark-start text:name="__RefHeading___simple_wizard_5"/><text:bookmark-start text:name="simple_wizard"/>Simple Wizard<text:bookmark-end text:name="__RefHeading___simple_wizard_5"/><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dinamicaego.com/dokuwiki/doku.php?id=load_map" text:style-name="Internet_20_link" text:visited-style-name="Visited_20_Internet_20_Link">Load Map</text:a></text:p>
        </text:list-item>
        <text:list-item>
          <text:p text:style-name="List_20_1_Content"> <text:a xlink:type="simple" xlink:href="https://dinamicaego.com/dokuwiki/doku.php?id=calculate_map" text:style-name="Internet_20_link" text:visited-style-name="Visited_20_Internet_20_Link">Calculate Map</text:a></text:p>
        </text:list-item>
        <text:list-item>
          <text:p text:style-name="List_20_1_Content"> <text:a xlink:type="simple" xlink:href="https://dinamicaego.com/dokuwiki/doku.php?id=number_map" text:style-name="Internet_20_link" text:visited-style-name="Visited_20_Internet_20_Link">Number Map</text:a></text:p>
        </text:list-item>
        <text:list-item>
          <text:p text:style-name="List_20_1_Content_Last"> <text:a xlink:type="simple" xlink:href="https://dinamicaego.com/dokuwiki/doku.php?id=save_map" text:style-name="Internet_20_link" text:visited-style-name="Visited_20_Internet_20_Link">Save Map</text:a></text:p>
        </text:list-item>
      </text:list>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dinamicaego.com/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dinamicaego.com/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dinamicaego.com/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dinamicaego.com/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5"/><text:bookmark-start text:name="conway_s_game_of_life_wizard"/>Conway's Game of Life Wizard<text:bookmark-end text:name="__RefHeading___conway_s_game_of_life_wizard_15"/><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5" text:outline-level="5"><text:bookmark-start text:name="__RefHeading___open_the_model_16"/><text:bookmark-start text:name="open_the_model"/>Open the model<text:bookmark-end text:name="__RefHeading___open_the_model_16"/><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7"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7"/><text:bookmark-start text:name="the_wizard"/>The Wizard<text:bookmark-end text:name="__RefHeading___the_wizard_17"/><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8"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9" text:anchor-type="as-char" draw:z-index="39"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18"/><text:bookmark-start text:name="using_images"/>Using Images<text:bookmark-end text:name="__RefHeading___using_images_18"/><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1"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2" text:anchor-type="as-char" draw:z-index="42"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19"/><text:bookmark-start text:name="inserting_images"/>Inserting Images<text:bookmark-end text:name="__RefHeading___inserting_images_19"/><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3"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4" svg:width="11.324166666667cm" svg:height="9.286875cm"><draw:image xlink:href="Pictures/c54639fdf634f35d39832eb9520e1f1a.png" xlink:type="simple" xlink:show="embed" xlink:actuate="onLoad"/></draw:frame>Image properties window</text:p></draw:text-box></draw:frame></text:p>
      <text:p text:style-name="Text_20_body">As you can see, there are three tabs of properties: <text:span text:style-name="Strong_20_Emphasis">Image Info</text:span>,  <text:span text:style-name="Strong_20_Emphasis">Link</text:span>  and <text:span text:style-name="Strong_20_Emphasis">Advanced</text:span>. In the <text:span text:style-name="Strong_20_Emphasis">Image Info</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draw:frame draw:style-name="media" draw:name="Adding image Legend" text:anchor-type="as-char" draw:z-index="0" svg:width="14.155208333333cm"><draw:text-box><text:p text:style-name="legendcenter"><draw:frame draw:style-name="media" draw:name="Adding image" text:anchor-type="as-char" draw:z-index="45" svg:width="14.155208333333cm" svg:height="12.012083333333cm"><draw:image xlink:href="Pictures/2b90bda2ec07407a6dd1cb6a421acd07.png" xlink:type="simple" xlink:show="embed" xlink:actuate="onLoad"/></draw:frame>Adding image</text:p></draw:text-box></draw:fram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6"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0"/><text:bookmark-start text:name="a_second_page"/>A Second Page<text:bookmark-end text:name="__RefHeading___a_second_page_20"/><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1"/><text:bookmark-start text:name="tables"/>Tables<text:bookmark-end text:name="__RefHeading___tables_21"/><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7" svg:width="26.431875cm" style:rel-width="100%" svg:height="7.9904166666667cm" style:rel-height="scale"><draw:image xlink:href="Pictures/3f11c795f55797bd1e167486c1a3ffec.png" xlink:type="simple" xlink:show="embed" xlink:actuate="onLoad"/></draw:frame>Table icon</text:p></draw:text-box></draw:frame></text:p>
      <text:p text:style-name="Text_20_body">The <text:span text:style-name="Strong_20_Emphasis">Table Properties</text:span> window will open up. If you have some trouble to fully visualize it you can resize the Page 
Editor window.</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8"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9"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50"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2"/><text:bookmark-start text:name="a_little_modification"/>A Little Modification<text:bookmark-end text:name="__RefHeading___a_little_modification_22"/><text:bookmark-end text:name="a_little_modification"/></text:h>
      <text:p text:style-name="Text_20_body">Remember to save you wizard often. Close the Wizard Editor after save and lets make a little modification in the model.
In the first <text:a xlink:type="simple" xlink:href="https://dinamicaego.com/dokuwiki/doku.php?id=calculate_map" text:style-name="Internet_20_link" text:visited-style-name="Visited_20_Internet_20_Link">Calculate Map</text:a> that <text:span text:style-name="Emphasis">generates the initial 'seed'</text:span>, add a <text:a xlink:type="simple" xlink:href="https://dinamicaego.com/dokuwiki/doku.php?id=number_value" text:style-name="Internet_20_link" text:visited-style-name="Visited_20_Internet_20_Link">Number Value</text:a> and link a <text:a xlink:type="simple" xlink:href="https://dinamicaego.com/dokuwiki/doku.php?id=double" text:style-name="Internet_20_link" text:visited-style-name="Visited_20_Internet_20_Link">Double</text:a> to
its <text:span text:style-name="Strong_20_Emphasis">Value</text:span> port and set the <text:span text:style-name="Strong_20_Emphasis">Value Number</text:span> to <text:span text:style-name="Strong_20_Emphasis">1</text:span>. Edit the Double alias, using the “Comment Edtor” editor, and
change it to “Percentage of living cells”.</text:p>
      <text:p text:style-name="Text_20_body"><draw:frame draw:style-name="media" draw:name="Modification in the game of life model Legend" text:anchor-type="as-char" draw:z-index="0" svg:width="86.598125cm" style:rel-width="100%"><draw:text-box><text:p text:style-name="legendcenter"><draw:frame draw:style-name="media" draw:name="Modification in the game of life model" text:anchor-type="as-char" draw:z-index="51" svg:width="86.598125cm" style:rel-width="100%" svg:height="28.072291666667cm" style:rel-height="scale"><draw:image xlink:href="Pictures/e77ca5a2fe7963239e1386830d1d5060.png" xlink:type="simple" xlink:show="embed" xlink:actuate="onLoad"/></draw:frame>Modification in the game of life model</text:p></draw:text-box></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2"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dinamicaego.com/dokuwiki/doku.php?id=double" text:style-name="Internet_20_link" text:visited-style-name="Visited_20_Internet_20_Link">Double</text:a> functor.</text:p>
      <text:h text:style-name="Heading_20_5" text:outline-level="5"><text:bookmark-start text:name="__RefHeading___the_wizard_inputs_23"/><text:bookmark-start text:name="the_wizard_inputs"/>The Wizard Inputs<text:bookmark-end text:name="__RefHeading___the_wizard_inputs_23"/><text:bookmark-end text:name="the_wizard_inputs"/></text:h>
      <text:p text:style-name="Text_20_body">In the Wizard Editor, create a third page to receive the inputs and add the Double on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3"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4"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5"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 e.g., the number of generations of the game. This is the <text:span text:style-name="Strong_20_Emphasis">Iterations</text:span> <text:a xlink:type="simple" xlink:href="https://dinamicaego.com/dokuwiki/doku.php?id=repeat" text:style-name="Internet_20_link" text:visited-style-name="Visited_20_Internet_20_Link">Repeat</text:a> functor
input. Export it and add an input in the third page. Remember to save the wizard before closing the editor.</text:p>
      <text:p text:style-name="Text_20_body"><draw:frame draw:style-name="media" draw:name="Exporting number of iterations Legend" text:anchor-type="as-char" draw:z-index="0" svg:width="26.405416666667cm" style:rel-width="100%"><draw:text-box><text:p text:style-name="legendcenter"><draw:frame draw:style-name="media" draw:name="Exporting number of iterations" text:anchor-type="as-char" draw:z-index="56" svg:width="26.405416666667cm" style:rel-width="100%" svg:height="18.388541666667cm" style:rel-height="scale"><draw:image xlink:href="Pictures/697a857ea97ecf5e559168bd50ccfbff.png" xlink:type="simple" xlink:show="embed" xlink:actuate="onLoad"/></draw:frame>Exporting number of iterations</text:p></draw:text-box></draw:frame>
<draw:frame draw:style-name="media" draw:name="Adding another input Legend" text:anchor-type="as-char" draw:z-index="0" svg:width="26.431875cm" style:rel-width="100%"><draw:text-box><text:p text:style-name="legendcenter"><draw:frame draw:style-name="media" draw:name="Adding another input" text:anchor-type="as-char" draw:z-index="57" svg:width="26.431875cm" style:rel-width="100%" svg:height="18.494375cm" style:rel-height="scale"><draw:image xlink:href="Pictures/be3b6b6262ca945c10196419f6a5ebb7.png" xlink:type="simple" xlink:show="embed" xlink:actuate="onLoad"/></draw:frame>Adding another input</text:p></draw:text-box></draw:frame>
<draw:frame draw:style-name="media" draw:name="New description for Repeat iterations Legend" text:anchor-type="as-char" draw:z-index="0" svg:width="12.144375cm"><draw:text-box><text:p text:style-name="legendcenter"><draw:frame draw:style-name="media" draw:name="New description for Repeat iterations" text:anchor-type="as-char" draw:z-index="58" svg:width="12.144375cm" svg:height="8.89cm"><draw:image xlink:href="Pictures/3d10552f1d304203742105227f41cd7e.png" xlink:type="simple" xlink:show="embed" xlink:actuate="onLoad"/></draw:frame>New description for Repeat iterations</text:p></draw:text-box></draw:frame></text:p>
      <text:h text:style-name="Heading_20_5" text:outline-level="5"><text:bookmark-start text:name="__RefHeading___finishing_24"/><text:bookmark-start text:name="finishing"/>Finishing<text:bookmark-end text:name="__RefHeading___finishing_24"/><text:bookmark-end text:name="finishing"/></text:h>
      <text:p text:style-name="Text_20_body">Save and test the wizard.</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9" svg:width="18.520833333333cm" style:rel-width="100%" svg:height="12.737376084263cm" style:rel-height="scale"><draw:image xlink:href="Pictures/1a1c22a1aa63d38444ef5cf97607539a.png" xlink:type="simple" xlink:show="embed" xlink:actuate="onLoad"/></draw:frame>Testing the wizard</text:p></draw:text-box></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5"/><text:bookmark-start text:name="other_features"/>Other Features<text:bookmark-end text:name="__RefHeading___other_features_25"/><text:bookmark-end text:name="other_features"/></text:h>
      <text:h text:style-name="Heading_20_3" text:outline-level="3"><text:bookmark-start text:name="__RefHeading___youtube_videos_26"/><text:bookmark-start text:name="youtube_videos"/>Youtube videos<text:bookmark-end text:name="__RefHeading___youtube_videos_26"/><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www.youtube.com/watch?hl=en&amp;v=XcuBvj0pw-E" text:style-name="Internet_20_link" text:visited-style-name="Visited_20_Internet_20_Link">http://www.youtube.com/watch?hl=en&amp;v=XcuBvj0pw-E</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60"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61" svg:width="1.74625cm" svg:height="1.031875cm"><draw:image xlink:href="Pictures/05b4d9f17a1610a45d46d2aa02152a8d.png" xlink:type="simple" xlink:show="embed" xlink:actuate="onLoad"/></draw:frame>Embed</text:p></draw:text-box></draw:frame></text:p>
      <text:p text:style-name="Text_20_body">Select the <text:span text:style-name="Emphasis">Use old embed code option</text:span> and your size option.</text:p>
      <text:p text:style-name="Text_20_body"><draw:frame draw:style-name="media" draw:name="Old code option Legend" text:anchor-type="as-char" draw:z-index="0" svg:width="12.779375cm"><draw:text-box><text:p text:style-name="legendcenter"><draw:frame draw:style-name="media" draw:name="Old code option" text:anchor-type="as-char" draw:z-index="62" svg:width="12.779375cm" svg:height="8.810625cm"><draw:image xlink:href="Pictures/96ee9e82f09ce789f14be98c78891d0c.png" xlink:type="simple" xlink:show="embed" xlink:actuate="onLoad"/></draw:frame>Old code option</text:p></draw:text-box></draw:frame></text:p>
      <text:p text:style-name="Text_20_body">This is important to keep compatibility.</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3" text:anchor-type="as-char" draw:z-index="63" svg:width="1.27cm" svg:height="1.27cm"><draw:image xlink:href="Pictures/c39ead9da4f21e20f0b9d4a5050f368d.png" xlink:type="simple" xlink:show="embed" xlink:actuate="onLoad"/></draw:frame></text:p>
          </table:table-cell>
          <table:table-cell office:value-type="string" table:style-name="PluginODTAutoStyle_TableCell_29">
            <text:p text:style-name="PluginODTAutoStyle_Paragraph_30">Select the <text:span text:style-name="Emphasis">Use old embed code option</text:span> when embedding Youtube videos.</text:p>
          </table:table-cell>
        </table:table-row>
      </table:table>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64"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Source</text:span> button.</text:p>
      <text:p text:style-name="Text_20_body"><draw:frame draw:style-name="media" draw:name="Source button Legend" text:anchor-type="as-char" draw:z-index="0" svg:width="64.61125cm" style:rel-width="100%"><draw:text-box><text:p text:style-name="legendcenter"><draw:frame draw:style-name="media" draw:name="Source button" text:anchor-type="as-char" draw:z-index="65" svg:width="64.61125cm" style:rel-width="100%" svg:height="59.3725cm" style:rel-height="scale"><draw:image xlink:href="Pictures/2b62ad7dda9d0e917a6c5bf956ddbedb.png" xlink:type="simple" xlink:show="embed" xlink:actuate="onLoad"/></draw:frame>Source button</text:p></draw:text-box></draw:frame></text:p>
      <text:p text:style-name="Text_20_body">Paste the code you have copied in the end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6"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7"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8" text:anchor-type="as-char" draw:z-index="68"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nternet connection is required to watch youtube videos in a wizar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zard</dc:title>
  </office:meta>
</office:document-meta>
</file>