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dir_type"/><text:bookmark-start text:name="__RefHeading___workdir_type_1"/><text:bookmark-start text:name="workdir_type"/>Workdir Type<text:bookmark-end text:name="__RefHeading___workdir_type_1"/><text:bookmark-end text:name="workdir_type"/></text:h>
      <text:p text:style-name="Text_20_body">A Workdir value represents the active working directory that relative filenames are resolved against. It's produced only by the <text:a xlink:type="simple" xlink:href="https://dinamicaego.com/dokuwiki/doku.php?id=workdir" text:style-name="Internet_20_link" text:visited-style-name="Visited_20_Internet_20_Link">Workdir</text:a> container functor, from the <text:a xlink:type="simple" xlink:href="https://dinamicaego.com/dokuwiki/doku.php?id=folder_type" text:style-name="Internet_20_link" text:visited-style-name="Visited_20_Internet_20_Link">Folder</text:a> path given to its own <text:span text:style-name="Source_20_Text">folder</text:span> input, and exposed as that container's <text:span text:style-name="Source_20_Text">workdir</text:span> internal output. Functors placed inside a Workdir — <text:a xlink:type="simple" xlink:href="https://dinamicaego.com/dokuwiki/doku.php?id=load_map" text:style-name="Internet_20_link" text:visited-style-name="Visited_20_Internet_20_Link">Load Map</text:a>, <text:a xlink:type="simple" xlink:href="https://dinamicaego.com/dokuwiki/doku.php?id=load_categorical_map" text:style-name="Internet_20_link" text:visited-style-name="Visited_20_Internet_20_Link">Load Categorical Map</text:a>, <text:a xlink:type="simple" xlink:href="https://dinamicaego.com/dokuwiki/doku.php?id=load_table" text:style-name="Internet_20_link" text:visited-style-name="Visited_20_Internet_20_Link">Load Table</text:a>, <text:a xlink:type="simple" xlink:href="https://dinamicaego.com/dokuwiki/doku.php?id=load_lookup_table" text:style-name="Internet_20_link" text:visited-style-name="Visited_20_Internet_20_Link">Load Lookup Table</text:a>, <text:a xlink:type="simple" xlink:href="https://dinamicaego.com/dokuwiki/doku.php?id=load_weights" text:style-name="Internet_20_link" text:visited-style-name="Visited_20_Internet_20_Link">Load Weights</text:a>, <text:a xlink:type="simple" xlink:href="https://dinamicaego.com/dokuwiki/doku.php?id=save_map" text:style-name="Internet_20_link" text:visited-style-name="Visited_20_Internet_20_Link">Save Map</text:a>, <text:a xlink:type="simple" xlink:href="https://dinamicaego.com/dokuwiki/doku.php?id=save_categorical_map" text:style-name="Internet_20_link" text:visited-style-name="Visited_20_Internet_20_Link">Save Categorical Map</text:a>, <text:a xlink:type="simple" xlink:href="https://dinamicaego.com/dokuwiki/doku.php?id=save_table" text:style-name="Internet_20_link" text:visited-style-name="Visited_20_Internet_20_Link">Save Table</text:a>, <text:a xlink:type="simple" xlink:href="https://dinamicaego.com/dokuwiki/doku.php?id=save_lookup_table" text:style-name="Internet_20_link" text:visited-style-name="Visited_20_Internet_20_Link">Save Lookup Table</text:a>, and <text:a xlink:type="simple" xlink:href="https://dinamicaego.com/dokuwiki/doku.php?id=save_weights" text:style-name="Internet_20_link" text:visited-style-name="Visited_20_Internet_20_Link">Save Weights</text:a> — each have their own <text:span text:style-name="Source_20_Text">workdir</text:span> input auto-bound to it, so the filename they're given is resolved relative to that folder instead of the model script's own location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Workdir Type has no editor. It can only be produced by an enclosing <text:a xlink:type="simple" xlink:href="https://dinamicaego.com/dokuwiki/doku.php?id=workdir" text:style-name="Internet_20_link" text:visited-style-name="Visited_20_Internet_20_Link">Workdir</text:a> container and consumed by auto-binding into a functor's own <text:span text:style-name="Source_20_Text">workdir</text:span> input —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Workdir Type has no literal constant syntax in <text:a xlink:type="simple" xlink:href="https://dinamicaego.com/dokuwiki/doku.php?id=ego_script" text:style-name="Internet_20_link" text:visited-style-name="Visited_20_Internet_20_Link">EGO Script</text:a> — see <text:a xlink:type="simple" xlink:href="https://dinamicaego.com/dokuwiki/doku.php?id=ego_script#constants" text:style-name="Internet_20_link" text:visited-style-name="Visited_20_Internet_20_Link">Constants</text:a>. The <text:a xlink:type="simple" xlink:href="https://dinamicaego.com/dokuwiki/doku.php?id=workdir" text:style-name="Internet_20_link" text:visited-style-name="Visited_20_Internet_20_Link">Workdir</text:a> container itself has no output, so it appears as a bare statement rather than an assignment. A functor placed inside it has its filename resolved relative to the folder given to the container, without needing to reference the workdir explicitly:</text:p>
      <text:p text:style-name="Preformatted_20_Text">Workdir "c:/data/landscape.zip" {{<text:line-break/><text:s text:c="4"/>// "landscape.tif" is resolved relative to "c:/data/landscape.zip".<text:line-break/><text:s text:c="4"/>landscape := LoadCategoricalMap { filename = "landscape.tif" };<text:line-break/>}}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p text:style-name="Text_20_body">None — Workdir Type converts to or from no other type.</text:p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dir_type</dc:title>
  </office:meta>
</office:document-meta>
</file>